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Calibri"/>
      </text:list-level-style-bullet>
      <text:list-level-style-bullet text:level="2" text:style-name="WW_CharLFO7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7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7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Symbol"/>
      </text:list-level-style-bullet>
      <text:list-level-style-bullet text:level="5" text:style-name="WW_CharLFO7LVL5" text:bullet-char="o">
        <style:list-level-properties text:space-before="2.9833in" text:min-label-width="0.25in" text:list-level-position-and-space-mode="label-alignment">
          <style:list-level-label-alignment text:label-followed-by="listtab" fo:margin-left="3.2333in" fo:text-indent="-0.25in"/>
        </style:list-level-properties>
        <style:text-properties style:font-name="Courier New"/>
      </text:list-level-style-bullet>
      <text:list-level-style-bullet text:level="6" text:style-name="WW_CharLFO7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7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Symbol"/>
      </text:list-level-style-bullet>
      <text:list-level-style-bullet text:level="8" text:style-name="WW_CharLFO7LVL8" text:bullet-char="o">
        <style:list-level-properties text:space-before="4.4833in" text:min-label-width="0.25in" text:list-level-position-and-space-mode="label-alignment">
          <style:list-level-label-alignment text:label-followed-by="listtab" fo:margin-left="4.7333in" fo:text-indent="-0.25in"/>
        </style:list-level-properties>
        <style:text-properties style:font-name="Courier New"/>
      </text:list-level-style-bullet>
      <text:list-level-style-bullet text:level="9" text:style-name="WW_CharLFO7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justify" style:vertical-align="baseline" fo:line-height="100%"/>
      <style:text-properties style:font-name="Calibri" style:font-name-complex="Calibri" fo:font-size="11pt" style:font-size-asian="11pt" style:font-size-complex="11pt" fo:hyphenate="false"/>
    </style:style>
    <style:style style:name="P2" style:parent-style-name="Normal" style:family="paragraph">
      <style:paragraph-properties fo:text-align="justify" style:vertical-align="baseline" fo:line-height="100%"/>
      <style:text-properties style:font-name="Calibri" style:font-name-complex="Calibri" fo:font-weight="bold" style:font-weight-asian="bold" style:font-weight-complex="bold" fo:font-size="11pt" style:font-size-asian="11pt" style:font-size-complex="11pt" fo:hyphenate="false"/>
    </style:style>
    <style:style style:name="P3" style:parent-style-name="Normal" style:family="paragraph">
      <style:paragraph-properties fo:text-align="justify" style:vertical-align="baseline" fo:line-height="100%"/>
      <style:text-properties style:font-name="Calibri" style:font-name-complex="Calibri" fo:font-weight="bold" style:font-weight-asian="bold" style:font-weight-complex="bold" fo:font-size="11pt" style:font-size-asian="11pt" style:font-size-complex="11pt" fo:hyphenate="false"/>
    </style:style>
    <style:style style:name="P4" style:parent-style-name="Normal" style:family="paragraph">
      <style:paragraph-properties fo:text-align="justify" style:vertical-align="baseline" fo:line-height="100%"/>
      <style:text-properties fo:hyphenate="false"/>
    </style:style>
    <style:style style:name="T5" style:parent-style-name="Fuentedepárrafopredeter." style:family="text">
      <style:text-properties style:font-name="Calibri" style:font-name-complex="Calibri" fo:font-weight="bold" style:font-weight-asian="bold" style:font-weight-complex="bold" fo:font-size="11pt" style:font-size-asian="11pt" style:font-size-complex="11pt"/>
    </style:style>
    <style:style style:name="T6" style:parent-style-name="Fuentedepárrafopredeter." style:family="text">
      <style:text-properties style:font-name="Calibri" style:font-name-complex="Calibri" fo:font-size="11pt" style:font-size-asian="11pt" style:font-size-complex="11pt"/>
    </style:style>
    <style:style style:name="P7"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8"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9"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10"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11" style:parent-style-name="Normal" style:family="paragraph">
      <style:paragraph-properties fo:text-align="justify" style:vertical-align="baseline" fo:line-height="100%"/>
      <style:text-properties style:font-name="Calibri" style:font-name-complex="Calibri" fo:font-weight="bold" style:font-weight-asian="bold" style:font-weight-complex="bold" fo:font-size="11pt" style:font-size-asian="11pt" style:font-size-complex="11pt" fo:hyphenate="false"/>
    </style:style>
    <style:style style:name="P12" style:parent-style-name="Normal" style:family="paragraph">
      <style:paragraph-properties fo:text-align="justify" style:vertical-align="baseline" fo:line-height="100%"/>
      <style:text-properties fo:hyphenate="false"/>
    </style:style>
    <style:style style:name="T13" style:parent-style-name="Fuentedepárrafopredeter." style:family="text">
      <style:text-properties style:font-name="Calibri" style:font-name-complex="Calibri" fo:font-weight="bold" style:font-weight-asian="bold" style:font-weight-complex="bold" fo:font-size="11pt" style:font-size-asian="11pt" style:font-size-complex="11pt"/>
    </style:style>
    <style:style style:name="T14" style:parent-style-name="Fuentedepárrafopredeter." style:family="text">
      <style:text-properties style:font-name="Calibri" style:font-name-complex="Calibri" fo:font-size="11pt" style:font-size-asian="11pt" style:font-size-complex="11pt"/>
    </style:style>
    <style:style style:name="P15"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16"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17"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18"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19"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20"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21" style:parent-style-name="Normal" style:family="paragraph">
      <style:paragraph-properties fo:text-align="justify" style:vertical-align="baseline" fo:line-height="100%"/>
      <style:text-properties style:font-name="Calibri" style:font-name-complex="Calibri" fo:font-size="11pt" style:font-size-asian="11pt" style:font-size-complex="11pt" fo:hyphenate="false"/>
    </style:style>
    <style:style style:name="P22" style:parent-style-name="Normal" style:family="paragraph">
      <style:paragraph-properties fo:text-align="justify" style:vertical-align="baseline" fo:line-height="100%"/>
      <style:text-properties style:font-name="Calibri" style:font-name-complex="Calibri" fo:font-weight="bold" style:font-weight-asian="bold" style:font-weight-complex="bold" fo:font-size="11pt" style:font-size-asian="11pt" style:font-size-complex="11pt" fo:hyphenate="false"/>
    </style:style>
    <style:style style:name="P23" style:parent-style-name="Normal" style:family="paragraph">
      <style:paragraph-properties fo:text-align="justify" style:vertical-align="baseline" fo:line-height="100%"/>
      <style:text-properties fo:hyphenate="false"/>
    </style:style>
    <style:style style:name="T24" style:parent-style-name="Fuentedepárrafopredeter." style:family="text">
      <style:text-properties style:font-name="Calibri" style:font-name-complex="Calibri" fo:font-weight="bold" style:font-weight-asian="bold" style:font-weight-complex="bold" fo:font-size="11pt" style:font-size-asian="11pt" style:font-size-complex="11pt"/>
    </style:style>
    <style:style style:name="T25" style:parent-style-name="Fuentedepárrafopredeter." style:family="text">
      <style:text-properties style:font-name="Calibri" style:font-name-complex="Calibri" fo:font-size="11pt" style:font-size-asian="11pt" style:font-size-complex="11pt"/>
    </style:style>
    <style:style style:name="P26"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27"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28"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29" style:parent-style-name="Normal" style:family="paragraph">
      <style:paragraph-properties fo:text-align="justify" style:vertical-align="baseline" fo:margin-bottom="0in" fo:line-height="100%" fo:background-color="#FFFFFF">
        <style:background-fill draw:fill="solid" draw:fill-color="#FFFFFF"/>
      </style:paragraph-properties>
      <style:text-properties style:font-name="Calibri" style:font-name-asian="Times New Roman" style:font-name-complex="Calibri" fo:color="#000000" style:letter-kerning="false" fo:font-size="11pt" style:font-size-asian="11pt" style:font-size-complex="11pt" style:language-asian="es" style:country-asian="ES"/>
    </style:style>
    <style:style style:name="P30" style:parent-style-name="Normal" style:family="paragraph">
      <style:paragraph-properties fo:text-align="justify" style:vertical-align="baseline" fo:margin-bottom="0in" fo:line-height="100%" fo:background-color="#FFFFFF">
        <style:background-fill draw:fill="solid" draw:fill-color="#FFFFFF"/>
      </style:paragraph-properties>
    </style:style>
    <style:style style:name="T31" style:parent-style-name="Fuentedepárrafopredeter." style:family="text">
      <style:text-properties style:font-name="Calibri" style:font-name-asian="Times New Roman" style:font-name-complex="Calibri" fo:color="#000000" style:letter-kerning="false" fo:font-size="11pt" style:font-size-asian="11pt" style:font-size-complex="11pt" style:language-asian="es" style:country-asian="ES"/>
    </style:style>
    <style:style style:name="T32" style:parent-style-name="Fuentedepárrafopredeter." style:family="text">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s" style:country-asian="ES"/>
    </style:style>
    <style:style style:name="P33" style:parent-style-name="Normal" style:family="paragraph">
      <style:paragraph-properties fo:text-align="justify" style:vertical-align="baseline" fo:line-height="100%"/>
      <style:text-properties style:font-name="Calibri" style:font-name-asian="Calibri" style:font-name-complex="Calibri" style:letter-kerning="false" fo:font-size="11pt" style:font-size-asian="11pt" style:font-size-complex="11pt" fo:hyphenate="false"/>
    </style:style>
  </office:automatic-styles>
  <office:body>
    <office:text text:use-soft-page-breaks="true">
      <text:p text:style-name="P1"/>
      <text:p text:style-name="P2">Miembros electos y personal de libre nombramiento. Identificación perfil, méritos académicos y trayectoria profesional.<text:s/></text:p>
      <text:p text:style-name="P3"/>
      <text:p text:style-name="P4"><text:span text:style-name="T5">Dirección Científica,<text:s/></text:span><text:span text:style-name="T6">D. Fernando Gutiérrez Nicolás</text:span></text:p>
      <text:p text:style-name="P7">El Dr. Fernando Gutiérrez Nicolás, licenciado en Farmacia (premio extraordinario Fin de Carrera), Jefe del Servicio de Farmacia del Hospital Universitario de Canarias y de la Unidad de Investigación del citado hospital.</text:p>
      <text:p text:style-name="P8">Realizó su Tesis Doctoral en el Departamento de Microbiología y Biología Celular entre los años 2000-2007, con estancias en otros centros nacionales y extranjeros. Posteriormente obtuvo la especialización en Farmacia Hospitalaria en el Hospital Universitario de Canarias entre los años 2008 y 2012 (nombrado mejor residente especialista de su promoción), y desde el año 2012 se ha desarrollado como especialista en el Área de Oncología del Hospital Universitario de Canarias.</text:p>
      <text:p text:style-name="P9">Desde el inicio de su actividad clínica ha completado su labor asistencial con la investigación aplicada, liderando una línea de investigación cuyo objetivo ha sido el desarrollo de protocolos para la personalización de los tratamientos mediante análisis genéticos y monitorización de biomarcadores que permiten mejorar los perfiles de eficacia/seguridad de los tratamientos, encabezando más de 20 proyectos de investigación en esta área. Los resultados de esta línea de investigación han quedado plasmados en las más de 350 comunicaciones a congresos nacionales e internacionales, donde más de 20 han sido premiadas.</text:p>
      <text:p text:style-name="P10">Además, el equipo de trabajo posee por encima de las 50 publicaciones internacionales relacionadas con la temática.<text:s/>En la actualidad es el Director Científico del Instituto de Investigación Sanitaria de Canarias (IISC) y coordinador regional del Plan Integral de Medicina Personalizada de Canarias (PIM-Can), Director de Investigación de la SEFH, así como miembro del Comité Asesor para la Financiación de la Prestación Farmacéutica del SNS (CAPF) y  titular Comité Asesor para la Cartera Común de Servicio en el Área de Genética</text:p>
      <text:p text:style-name="P11"/>
      <text:p text:style-name="P12"><text:span text:style-name="T13">Subdirección Científica,<text:s/></text:span><text:span text:style-name="T14">D. Ángel Ramos Macias</text:span></text:p>
      <text:p text:style-name="P15">El Dr. Ángel Manuel Ramos Macías<text:s/>es Licenciado en Medicina y Cirugía<text:s/>por la Universidad de Navarra, Especialista en Otorrinolaringología por el Hospital Clínico Universitario de Salamanca y Doctor en Medicina por la Universidad de Salamanca. Su trayectoria combina más de 30 años de actividad clínica, docente e investigadora en otología, neurotología y trastornos vestibulares.</text:p>
      <text:p text:style-name="P16">Actualmente es Catedrático Vinculado de Otorrinolaringología en la Universidad de Las Palmas de Gran Canaria (ULPGC), Catedrático acreditado por ANECA y Jefe de Servicio de Otorrinolaringología en el Complejo Hospitalario Universitario Insular-Materno Infantil de Gran Canaria (CHUIMIGC). Además, dirige el Departamento de Ciencias Médicas y Quirúrgicas de la ULPGC y lidera el Grupo de Investigación en Bioingeniería Médica de la Estimulación Neural y Sensorial, centrado en implantes cocleares y vestibulares, estimulación neural, rehabilitación sensorial y trastornos del equilibrio.</text:p>
      <text:p text:style-name="P17">Ha publicado más de 250 artículos científicos en revistas internacionales de alto impacto, con numerosos trabajos sobre optimización de la estimulación multipolar, implantes vestibulares biónicos y mejora de la función auditiva y del equilibrio. Es autor y coautor de varios libros especializados y ha dirigido más de 20 tesis doctorales, algunas con premios extraordinarios. Ha participado como ponente invitado en conferencias internacionales, compartiendo su experiencia en cirugía otológica, rehabilitación sensorial y nuevas tecnologías aplicadas a la audición y el equilibrio.</text:p>
      <text:soft-page-break/>
      <text:p text:style-name="P18">Ha liderado proyectos competitivos europeos y nacionales, incluyendo iniciativas HORIZON y programas financiados por organismos autonómicos y nacionales. Destacan el desarrollo europeo del primer implante vestibular biónico comercial para disfunción bilateral y estudios de diseño y optimización de implantes cocleares mediante simulación numérica y evaluación clínica.</text:p>
      <text:p text:style-name="P19">Su labor científica y docente ha sido reconocida con distinciones y premios nacionales e internacionales, como medallas de sociedades científicas de otorrinolaringología, el Premio Canarias de Investigación Sanitaria (2024), y nombramientos de relevancia internacional. Desempeña cargos de liderazgo, incluyendo Secretario General de la International Federation of ORL Societies (IFOS), miembro ejecutivo del World Programme on Deafness de la OMS, director de grupos de trabajo europeos en investigación otológica y representante Non-State Holder en la OMS.</text:p>
      <text:p text:style-name="P20">Su actividad docente se refleja en la dirección de trabajos fin de grado y tesis doctorales, en programas de formación especializada y en la coordinación de cursos avanzados en implantes cocleares y vestibulares, neuroestimulación y rehabilitación sensorial.</text:p>
      <text:p text:style-name="P21"/>
      <text:p text:style-name="P22"/>
      <text:p text:style-name="P23"><text:span text:style-name="T24">Dirección de Gestión,<text:s/></text:span><text:span text:style-name="T25">Dña. María Gómez Peñate</text:span></text:p>
      <text:p text:style-name="P26">Dña. María Gómez Peñate, es Técnica Superior en Administración y Gestión, Especialista en negociación estratégica y actualmente ejerce como Directora de Gestión del Instituto de Investigación Sanitaria de Canarias (IISC)<text:s/>y de la Fundación Canaria Instituto de Investigación Sanitaria de Canarias (FIISC). Desde esta posición, desempeña un papel estratégico en el impulso, desarrollo y consolidación<text:s/>de la investigación biomédica en el archipiélago.</text:p>
      <text:p text:style-name="P27">Cuenta con una sólida trayectoria en gestión pública y en entornos vinculados a la I+D+i sanitaria, donde ha orientado su labor a la creación de estructuras organizativas eficientes que faciliten la actividad investigadora. Su perfil combina una clara visión estratégica<text:s/>con una destacada capacidad operativa, lo que le permite traducir las necesidades del sistema en soluciones concretas y sostenibles.</text:p>
      <text:p text:style-name="P28">En el desempeño de sus funciones, lidera la planificación económica, la gestión de recursos y la implementación de iniciativas orientadas al fortalecimiento del ecosistema de investigación en Canarias. Su trabajo pone especial énfasis en la captación de financiación competitiva, la optimización de procesos y el apoyo directo a grupos de investigación y al desarrollo de ensayos clínicos, así como la alineación entre las colaboraciones público-privadas del sector.<text:s/></text:p>
      <text:p text:style-name="P29">A lo largo de su trayectoria, ha contribuido de forma significativa a la<text:s/>puesta en marcha y consolidación de infraestructuras clave, así como al establecimiento de alianzas con instituciones de ámbito regional, nacional e internacional. Su enfoque se orienta a generar entornos de trabajo ágiles, eficientes y centrados en resultados, favoreciendo una investigación con impacto real en la salud de la población.</text:p>
      <text:p text:style-name="P30"><text:span text:style-name="T31">Comprometida con un modelo de gestión cercano y centrado en las personas, concibe la investigación como una herramienta esencial para mejorar la calidad de vida de los pacientes y reforzar el sistema sanitario</text:span><text:span text:style-name="T32">.</text:span></text:p>
      <text:p text:style-name="P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Standard" style:display-name="Standard" style:family="paragraph">
      <style:paragraph-properties style:vertical-align="baseline" fo:margin-bottom="0in" fo:line-height="100%"/>
      <style:text-properties style:font-name="Liberation Serif" style:font-name-asian="SimSun" style:font-name-complex="Arial" style:letter-kerning="true" style:language-asian="zh" style:country-asian="CN" style:language-complex="hi" style:country-complex="IN" fo:hyphenate="false"/>
    </style:style>
    <text:list-style style:name="WWNum1" style:display-name="WWNum1">
      <text:list-level-style-number text:level="1" style:num-suffix=")" style:num-list-format-name="NLF0" style:num-format="a" style:num-letter-sync="true">
        <style:list-level-properties text:space-before="0in" text:min-label-width="0.252in" text:list-level-position-and-space-mode="label-alignment">
          <style:list-level-label-alignment text:label-followed-by="listtab" fo:margin-left="0.252in" fo:text-indent="-0.252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Arial" fo:font-size="11pt" style:font-size-asian="11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alibri" style:font-name-asian="Calibri" style:font-name-complex="Calibri"/>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alibri" style:font-name-asian="Calibri" style:font-name-complex="Calibri"/>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Calibri"/>
      </text:list-level-style-bullet>
      <text:list-level-style-bullet text:level="2" text:style-name="WW_CharLFO7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7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7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Symbol"/>
      </text:list-level-style-bullet>
      <text:list-level-style-bullet text:level="5" text:style-name="WW_CharLFO7LVL5" text:bullet-char="o">
        <style:list-level-properties text:space-before="2.9833in" text:min-label-width="0.25in" text:list-level-position-and-space-mode="label-alignment">
          <style:list-level-label-alignment text:label-followed-by="listtab" fo:margin-left="3.2333in" fo:text-indent="-0.25in"/>
        </style:list-level-properties>
        <style:text-properties style:font-name="Courier New"/>
      </text:list-level-style-bullet>
      <text:list-level-style-bullet text:level="6" text:style-name="WW_CharLFO7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7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Symbol"/>
      </text:list-level-style-bullet>
      <text:list-level-style-bullet text:level="8" text:style-name="WW_CharLFO7LVL8" text:bullet-char="o">
        <style:list-level-properties text:space-before="4.4833in" text:min-label-width="0.25in" text:list-level-position-and-space-mode="label-alignment">
          <style:list-level-label-alignment text:label-followed-by="listtab" fo:margin-left="4.7333in" fo:text-indent="-0.25in"/>
        </style:list-level-properties>
        <style:text-properties style:font-name="Courier New"/>
      </text:list-level-style-bullet>
      <text:list-level-style-bullet text:level="9" text:style-name="WW_CharLFO7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0" style:page-layout-name="PL0">
      <style:header>
        <text:p text:style-name="Encabezado"><draw:frame draw:z-index="251659264" draw:style-name="a0" draw:name="Imagen 1" text:anchor-type="paragraph" svg:x="-0.05208in" svg:y="-0.35417in" svg:width="5.84375in" svg:height="0.85486in" style:rel-width="scale" style:rel-height="scale"><draw:image xlink:href="media/image1.png" xlink:type="simple" xlink:show="embed" xlink:actuate="onLoad"/><svg:title/><svg:desc>Texto</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ía Gómez Peñate</meta:initial-creator>
    <dc:creator>Inma López Barrera</dc:creator>
    <meta:creation-date>2026-06-22T11:46:00Z</meta:creation-date>
    <dc:date>2026-06-22T11:46:00Z</dc:date>
    <meta:template xlink:href="Normal" xlink:type="simple"/>
    <meta:editing-cycles>2</meta:editing-cycles>
    <meta:editing-duration>PT300S</meta:editing-duration>
    <meta:document-statistic meta:page-count="2" meta:paragraph-count="13" meta:word-count="1045" meta:character-count="6783" meta:row-count="47" meta:non-whitespace-character-count="5751"/>
  </office:meta>
</office:document-meta>
</file>